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Bruinisse, Werkhavenweg (BNS G 1673)Wegensteunpunt Rijkswaterstaat    - Graafgeulen aanbrengen t.b.v toegangscontrole, inbraaksignaleringsinstallatie, intercominstallatie en cameradetectie. Op de route wordt ook kantelmast, intercomzuilen en taludtrap geplaatst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Graafgeulen aanbrengen t.b.v toegangscontrole, inbraaksignaleringsinstallatie, intercominstallatie en cameradetectie. Op de route wordt ook kantelmast, intercomzuilen en taludtrap geplaatstZaaknummer: 1723256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294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4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3635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Omgevingsvergunning, Bruinisse, Werkhavenweg (BNS G 1673)Wegensteunpunt Rijkswaterstaat    - Graafgeulen aanbrengen t.b.v toegangscontrole, inbraaksignaleringsinstallatie, intercominstallatie en cameradetectie. Op de route wordt ook kantelmast, intercomzuilen en taludtrap geplaatstAanvraa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48</meta:user-defined>
    <meta:user-defined meta:name="OVERHEIDop.GmbID/DC.identifier">gmb-2026-372948</meta:user-defined>
    <meta:user-defined meta:name="OVERHEIDop.versieInformatie"/>
  </office:meta>
</office:document-meta>
</file>