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3">
      <text:list-level-style-bullet text:bullet-char="-" text:level="1">
        <style:list-level-properties text:min-label-width="10mm"/>
      </text:list-level-style-bullet>
    </text:list-style>
    <text:list-style style:name="id1-3-2-1-1-43-1">
      <text:list-level-style-bullet text:bullet-char="-" text:level="1">
        <style:list-level-properties text:min-label-width="10mm"/>
      </text:list-level-style-bullet>
    </text:list-style>
    <text:list-style style:name="id1-3-2-1-1-43-2">
      <text:list-level-style-bullet text:bullet-char="-" text:level="1">
        <style:list-level-properties text:min-label-width="10mm"/>
      </text:list-level-style-bullet>
    </text:list-style>
    <text:list-style style:name="id1-3-2-1-1-43-3">
      <text:list-level-style-bullet text:bullet-char="-" text:level="1">
        <style:list-level-properties text:min-label-width="10mm"/>
      </text:list-level-style-bullet>
    </text:list-style>
    <text:list-style style:name="id1-3-2-1-1-43-4">
      <text:list-level-style-bullet text:bullet-char="-" text:level="1">
        <style:list-level-properties text:min-label-width="10mm"/>
      </text:list-level-style-bullet>
    </text:list-style>
    <text:list-style style:name="id1-3-2-1-1-4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(Bijzonder/Bewaren) ter hoogte van IJsbaanpad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 (Bijzonder/Bewaren): het houden van evenement Kennismakingstijd A.S.C./A.V.S.V. 2026 ter hoogte van IJsbaanpad 43 in Amsterdam</text:p>
            <text:p text:style-name="common-al">Toelichting locatie: Het betreft het slapen van eerstejaars studenten in de grote zaal van het Frans Otten Stadion</text:p>
            <text:p text:style-name="common-al">Datum van: 06-08-2026</text:p>
            <text:p text:style-name="common-al">Datum t/m: 27-08-2026</text:p>
            <text:p text:style-name="common-al">Tijd van: 21:00</text:p>
            <text:p text:style-name="common-al">Tijd tot: 09:00</text:p>
            <text:p text:style-name="common-al">Bezoekers drukste moment: 490</text:p>
            <text:p text:style-name="common-al">Activiteiten: Overnachten in het Frans Otten Stadion</text:p>
            <text:p text:style-name="common-al">Verzonden naar aanvrager op: 31-07-2026</text:p>
            <text:p text:style-name="common-al">Kenmerk gemeente: Z/26/3129152</text:p>
            <text:p text:style-name="common-al"/>
            <text:p text:style-name="common-al">Donderdag 6 augustus 2026 Alleen aankomst Groep A </text:p>
            <text:p text:style-name="common-al">Vrijdag 7 augustus 2026 21:00 – 22:00 uur (A) 06:00 – 07:00 uur (A) </text:p>
            <text:p text:style-name="common-al">Zaterdag 8 augustus 2026 23:00 – 00:00 uur (A) 07:30 – 08:30 uur(A) </text:p>
            <text:p text:style-name="common-al">Zondag 9 augustus 2026 23:00 – 00:00 uur (A) 07:30 – 08:30 uur (A) </text:p>
            <text:p text:style-name="common-al">Maandag 10 augustus 2026 23:00 – 00:00 uur (A) 07:30 – 08:30 uur (A)1 </text:p>
            <text:p text:style-name="common-al">Woensdag 12 augustus 2026 Alleen vertrek Groep A Alleen aankomst Groep B </text:p>
            <text:p text:style-name="common-al">Donderdag 13 augustus 2026 21:00 – 22:00 uur (B) 08:00 – 09:00 uur (B) </text:p>
            <text:p text:style-name="common-al">Vrijdag 14 augustus 2026 21:00 – 22:00 uur (B) 06:00 – 07:00 uur (B) </text:p>
            <text:p text:style-name="common-al">Zaterdag 15 augustus 2026 23:00 – 00:00 uur (B) 07:30 – 08:30 uur (B) </text:p>
            <text:p text:style-name="common-al">Zondag 16 augustus 2026 23:00 – 00:00 uur (B) 07:30 – 08:30 uur (B) </text:p>
            <text:p text:style-name="common-al">Maandag 17 augustus 2026 23:00 – 00:00 uur (B) 08:00 – 09:00uur (B) </text:p>
            <text:p text:style-name="common-al">Dinsdag 18 augustus 2026 21:00 – 22:00 uur B) 07:00 – 08:00 uur (B) 22:00 – 23:00 uur (A + B)</text:p>
            <text:p text:style-name="common-al">Woensdag 19 augustus 2026 08:00 – 09:00 uur (A + B) 22:00 – 23:00 uur (A + B) </text:p>
            <text:p text:style-name="common-al">Donderdag 20 augustus 2026 20:30 – 21:30 uur (A + B) 08:00 – 09:00 uur (A + B) </text:p>
            <text:p text:style-name="common-al">Vrijdag 21 augustus 2026 20:30 – 21:30 uur (A + B) 08:00 – 09:00 uur (A + B) </text:p>
            <text:p text:style-name="common-al">Zaterdag 22 augustus 2026 20:30 – 21:30 uur (A + B) 08:00 – 09:00 uur (A + B) </text:p>
            <text:p text:style-name="common-al">Zondag 23 augustus 2026 20:30 – 21:30 uur (A + B) 08:00 – 09:00 uur (A + B) </text:p>
            <text:p text:style-name="common-al">Maandag 24 augustus 2026 20:30 – 21:30 (A + B) 08:00 – 09:00 uur (A + B) </text:p>
            <text:p text:style-name="common-al">Dinsdag 25 augustus 2026 20:30 – 21:30 (A + B) 08:00 – 09:00 uur (A + B) </text:p>
            <text:p text:style-name="common-al">Woensdag 26 augustus 2026 20:30 – 21:30 (A + B) 08:00 – 09:00 uur (A + B) </text:p>
            <text:p text:style-name="common-al">Donderdag 27 augustus 2026 20:30 – 21:30 (A + B) 08:00 – 09:00 uur (A + B) Alleen vertrek (A + B)</text:p>
            <text:p text:style-name="common-al"/>
            <text:p text:style-name="common-al">Het besluit en bijbehorende stukken kunt u per e-mail ontvangen. Stuur een e-mail naar <text:a xlink:href="mailto:evenementenvergunningen.sdz@amsterdam.nl?Subject=Dossier Z/26/3129152" xlink:type="simple">evenementenvergunningen.sdz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43">
              <text:list-item text:style-override="id1-3-2-1-1-43-1">
                <text:number>-</text:number>
                <text:p text:style-name="al">uw naam, adres en telefoonnummer;</text:p>
              </text:list-item>
              <text:list-item text:style-override="id1-3-2-1-1-43-2">
                <text:number>-</text:number>
                <text:p text:style-name="al">de datum waarop u het bezwaarschrift schrijft en uw handtekening;</text:p>
              </text:list-item>
              <text:list-item text:style-override="id1-3-2-1-1-4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43-4">
                <text:number>-</text:number>
                <text:p text:style-name="al">de reden(en) waarom u bezwaar maakt;</text:p>
              </text:list-item>
              <text:list-item text:style-override="id1-3-2-1-1-4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9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9152</meta:user-defined>
    <meta:user-defined meta:name="DCTERMS.abstract">Verleend (Bijzonder/Bewaren): evenementenvergunning ter hoogte van adres IJsbaanpad 43 in Amsterdam</meta:user-defined>
    <dc:language>nl</dc:language>
    <meta:user-defined meta:name="OVERHEIDop.locatietype/OVERHEIDop.gebiedsmarkering">Punt</meta:user-defined>
    <meta:user-defined meta:name="DC.title">Besluit evenementenvergunning Verleend (Bijzonder/Bewaren) ter hoogte van IJsbaanpad 43 in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47</meta:user-defined>
    <meta:user-defined meta:name="OVERHEIDop.GmbID/DC.identifier">gmb-2026-372947</meta:user-defined>
    <meta:user-defined meta:name="OVERHEIDop.versieInformatie"/>
  </office:meta>
</office:document-meta>
</file>