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urgemeester van der Werffstraat 117, 2581 SH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Burgemeester van der Werffstraat 117 door het maken van een constructieve doorbraak </text:p>
            <text:p text:style-name="common-al"/>
            <text:p text:style-name="common-al">Ons kenmerk: VTH2026-6555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urgemeester van der Werffstraat 117, 2581 SH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31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294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551</meta:user-defined>
    <meta:user-defined meta:name="DCTERMS.abstract">het veranderen van het pand Burgemeester van der Werffstraat 117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Burgemeester van der Werffstraat 117, 2581 SH 's-Gravenha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45</meta:user-defined>
    <meta:user-defined meta:name="OVERHEIDop.GmbID/DC.identifier">gmb-2026-372945</meta:user-defined>
    <meta:user-defined meta:name="OVERHEIDop.versieInformatie"/>
  </office:meta>
</office:document-meta>
</file>