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Diemerzeedijk 50 Amsterdam , 95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Gemeente Amsterdam</text:p>
            <text:p text:style-name="common-al">Zaaknummer: OD2026-0045775</text:p>
            <text:p text:style-name="common-al">DSO nummer: 2026071401125</text:p>
            <text:p text:style-name="common-al">Ontvangstdatum melding: 14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9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5775</meta:user-defined>
    <meta:user-defined meta:name="DCTERMS.abstract">Herinrichting Diemerzeedijk Amsterdam 1</meta:user-defined>
    <dc:language>nl</dc:language>
    <meta:user-defined meta:name="OVERHEIDop.locatietype/OVERHEIDop.gebiedsmarkering">Vlak</meta:user-defined>
    <meta:user-defined meta:name="DC.title">Melding graven bodem - Nabij Diemerzeedijk 50 Amsterdam , 95 meter richting zui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37</meta:user-defined>
    <meta:user-defined meta:name="OVERHEIDop.GmbID/DC.identifier">gmb-2026-372937</meta:user-defined>
    <meta:user-defined meta:name="OVERHEIDop.versieInformatie"/>
  </office:meta>
</office:document-meta>
</file>