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6-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6-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6-3">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regeling-tekst_id1-3-2-2" text:style-name="regeling-tekst">
          <text:section text:name="tekst_id1-3-2-2-1" text:style-name="tekst">
            <text:p text:style-name="common-al">Registratienummer: Z/25/331200 Gemeenteblad: 2026, nr. </text:p>
            <text:p text:style-name="common-al">Onderwerp: Het regelen van de voorrang op de hoofdfietsroute op de Dorsvlegel en op de fietsstraat op de Akkerwindestraat en op de Helmkruidstraat (tussen huisnr. 12 en 36).</text:p>
            <text:p text:style-name="common-al"/>
            <text:p text:style-name="common-al">Burgemeester en wethouders van Wijchen,</text:p>
            <text:p text:style-name="common-al"/>
            <text:p text:style-name="common-al">
            <text:span text:style-name="nadrukvet">Gelet op:</text:span>
          </text:p>
            <text:p text:style-name="common-al">- artikel 2 van de Wegenverkeerswet 1994 (hierna: WVW);</text:p>
            <text:p text:style-name="common-al">- artikel 18 van de WVW;</text:p>
            <text:p text:style-name="common-al">- artikel 15 van de WVW;</text:p>
            <text:p text:style-name="common-al">- artikel 12 van het Besluit Administratieve Bepalingen inzake het Wegverkeer (hierna: BABW);</text:p>
            <text:p text:style-name="common-al">- artikel 24 onder a van het BABW dat in overeenstemming met dit artikel overleg is gevoerd met de verkeersadviseur van politie-eenheid Oost-Nederland, district Gelderland-Zuid en dat op 30 juli 2026 is geadviseerd.</text:p>
            <text:p text:style-name="common-al"/>
            <text:p text:style-name="common-al">
            <text:span text:style-name="nadrukvet">Overwegende dat:</text:span>
          </text:p>
            <text:p text:style-name="common-al">
            <text:span text:style-name="nadrukondlijn">Dorsvlegel:</text:span>
          </text:p>
            <text:p text:style-name="common-al">• de Dorsvlegel in Wijchen in eigendom, beheer en onderhoud is bij gemeente Wijchen;</text:p>
            <text:p text:style-name="common-al">• de gemeente Wijchen verantwoordelijke is voor de bruikbaarheid, verkeersveiligheid en doorstroming van verkeer op de bovengenoemde weg;</text:p>
            <text:p text:style-name="common-al">• tussen de Elckerlycweg en de Oud Ravensteinseweg een hoofdfietsroute ligt;</text:p>
            <text:p text:style-name="common-al">• deze hoofdfietsroute over parkeerterrein de Dorsvlegel loopt;</text:p>
            <text:p text:style-name="common-al">• deze hoofdfietsroute een belangrijke rol in het fietsnetwerk heeft;</text:p>
            <text:p text:style-name="common-al">• op dit moment de voorrang van de hoofdfietsroute op het parkeerterrein niet geregeld is;</text:p>
            <text:p text:style-name="common-al">• het ontbreken van een voorrangsregeling van de hoofdfietsroute hier onduidelijke situaties oplevert;</text:p>
            <text:p text:style-name="common-al">• haaientanden zorgen voor een visueel herkenbare en uniforme aanduiding van voorrang;</text:p>
            <text:p text:style-name="common-al">• volgens het UBABW B6-borden (voorrang verlenen aan bestuurders op kruisende weg) en haaientanden geplaatst mogen worden binnen de bebouwde kom, binnen 30 km/h zones op een hoofdfietsroute;</text:p>
            <text:p text:style-name="common-al">
            <text:span text:style-name="nadrukondlijn">Akkerwindestraat en Helmkruidstraat:</text:span>
          </text:p>
            <text:p text:style-name="common-al">• de Akkerwindestraat en Helmkruidstraat in Wijchen in eigendom, beheer en onderhoud zijn bij gemeente Wijchen;</text:p>
            <text:p text:style-name="common-al">• de gemeente Wijchen verantwoordelijk is voor de bruikbaarheid, verkeersveiligheid en doorstroming van verkeer op de bovengenoemde wegen;</text:p>
            <text:p text:style-name="common-al">• deze straten een belangrijke rol hebben in de fietsroute Nijmegen-Wijchen-Oss;</text:p>
            <text:p text:style-name="common-al">• deze straten zijn aangewezen als fietsstraat;</text:p>
            <text:p text:style-name="common-al">• haaientanden zorgen voor een visueel herkenbare en uniforme aanduiding van voorrang; </text:p>
            <text:p text:style-name="common-al">• volgens het UBABW B6-borden (voorrang verlenen aan bestuurders op kruisende weg) en haaientanden geplaatst mogen worden binnen de bebouwde kom, binnen 30 km/h zones op een fietsstraat;</text:p>
            <text:p text:style-name="common-al">• de bovenvermelde maatregelen worden genomen op basis van artikel 2 van de WVW 1994 om de veiligheid op de weg te verzekeren, om weggebruikers en passagiers te beschermen, om de bruikbaarheid van de weg te waarborgen, om het voorkomen of beperken van door het verkeer veroorzaakte overlast, hinder of schade en om het voorkomen of beperken van door het verkeer veroorzaakte aantasting van de weg. Deze belangen zijn in de voorgaande overwegingen tegen elkaar afgewogen.</text:p>
            <text:p text:style-name="common-al"/>
            <text:p text:style-name="common-al">nemen, gelet op het voorgaande, de volgende</text:p>
            <text:p text:style-name="common-al"/>
            <text:p text:style-name="common-al">
            <text:span text:style-name="nadrukvet">B E S L U I T E N:</text:span>
          </text:p>
            <text:list text:style-name="id1-3-2-2-1-36">
              <text:list-item text:style-override="id1-3-2-2-1-36-1">
                <text:number>I.</text:number>
                <text:p text:style-name="al">Door middel van het plaatsen van haaientanden op de aangegeven locaties op de situatietekeningen, de voorrang te regelen op de Dorsvlegel, Akkerwindestraat en de Helmkruidstraat.</text:p>
              </text:list-item>
              <text:list-item text:style-override="id1-3-2-2-1-36-2">
                <text:number>II.</text:number>
                <text:p text:style-name="al">Door middel van het plaatsen van verkeersbord B06 conform bijlage 1 uit het RVV 1990, op de aangegeven locaties op de situatietekening, de voorrang te regelen op de Dorsvlegel, Akkerwindestraat en Helmkruidstraat.</text:p>
              </text:list-item>
              <text:list-item text:style-override="id1-3-2-2-1-36-3">
                <text:number/>
                <text:p text:style-name="al"/>
              </text:list-item>
            </text:list>
            <text:p text:style-name="common-al"/>
            <text:p text:style-name="common-al">Namens het college van burgemeester en wethouders van Wijchen,</text:p>
            <text:p text:style-name="common-al"/>
            <text:p text:style-name="common-al">Margriet de Jong</text:p>
            <text:p text:style-name="common-al">Beleidsmedewerker fysieke leefomgeving, team gebiedsinrichting </text:p>
            <text:p text:style-name="common-al">Datum: 3 augustus 2026</text:p>
            <text:p text:style-name="common-al"/>
            <text:p text:style-name="common-al">Bijlage 1: Situatietekening</text:p>
            <text:p text:style-name="common-al">Bijlage 2: Advies politie-eenheid Oost-Nederland</text:p>
            <text:p text:style-name="common-al">Bijlage 3: Bezwaarschriftbijsluiter</text:p>
            <text:p text:style-name="common-al"/>
            <text:p text:style-name="common-al">
            <text:span text:style-name="nadrukvet">Bezwaar maken?</text:span>
          </text:p>
            <text:p text:style-name="common-al">Zie bijlage 3: bezwaarschriftbijsluiter.</text:p>
            <text:p text:style-name="common-al">Dit besluit ligt gedurende de termijn van zes weken na de dag van openbare kennisgeving ter inzage in het Huis van de Gemeente bij de balie van het Omgevingsloket, gevestigd aan de Kasteellaan 27 te Wijchen. U kunt dit besluit inzien gedurende de openingstijden.</text:p>
            <text:p text:style-name="common-al">Ook is het mogelijk om het verkeersbesluit digitaal te raadplegen. Klik hiervoor op de volgende link: Zoeken in alle documenten | Overheid.nl &gt; Officiële bekendmakingen</text:p>
            <text:p text:style-name="common-al">Een afschrift van dit verkeersbesluit wordt verzonden aan:</text:p>
            <text:p text:style-name="common-al">• Politie-eenheid Oost-Nederland, team verkeer, Postbus 9109, 6500 HL Nijmegen;</text:p>
            <text:p text:style-name="common-al">• Gemeente Wijchen, Omgevingsloket;</text:p>
            <text:p text:style-name="common-al">• Werkorganisatie Druten Wijchen, domein fysieke leefomgeving, team GEO informatie.</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7293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3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3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ijchen</meta:user-defined>
    <meta:user-defined meta:name="OVERHEID.Gemeente/OVERHEID.authority">Wijchen</meta:user-defined>
    <meta:user-defined meta:name="OVERHEID.Informatietype/DC.type">officiële publicatie</meta:user-defined>
    <meta:user-defined meta:name="OVERHEIDop.Rubriek/DC.type">verkeersbesluit of -mededeling</meta:user-defined>
    <meta:user-defined meta:name="OVERHEID.Gemeente/DCTERMS.publisher">Wijch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Wijchen - Het regelen van de voorrang - Op de hoofdfietsroute op de Dorsvlegel en op de fietsstraat op de Akkerwindestraat en op de Helmkruidstraat (tussen huisnr. 12 en 3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5/331200</meta:user-defined>
    <meta:user-defined meta:name="DCTERMS.abstract">Het regelen van de voorrang op de hoofdfietsroute op de Dorsvlegel en op de fietsstraat op de Akkerwindestraat en op de Helmkruidstraat (tussen huisnr. 12 en 36).</meta:user-defined>
    <meta:user-defined meta:name="OVERHEIDop.verkeersbordcode">B6</meta:user-defined>
    <meta:user-defined meta:name="OVERHEIDop.verkeersbordcode">WM9</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meta:user-defined>
    <meta:user-defined meta:name="DCTERMS.W3CDTF/DCTERMS.available">2026-08-10</meta:user-defined>
    <meta:user-defined meta:name="OVERHEIDop.externeBijlage">Situatietekening|exb-2026-27838</meta:user-defined>
    <meta:user-defined meta:name="OVERHEIDop.externeBijlage">Advies politie-eenheid Oost-Nederland|exb-2026-27839</meta:user-defined>
    <meta:user-defined meta:name="OVERHEIDop.externeBijlage">Bezwaarschriftbijsluiter|exb-2026-27840</meta:user-defined>
    <meta:user-defined meta:name="DCTERMS.W3CDTF/OVERHEIDop.jaargang">2026</meta:user-defined>
    <meta:user-defined meta:name="OVERHEIDop.publicationIssue">372934</meta:user-defined>
    <meta:user-defined meta:name="OVERHEIDop.GmbID/DC.identifier">gmb-2026-372934</meta:user-defined>
    <meta:user-defined meta:name="OVERHEIDop.versieInformatie"/>
  </office:meta>
</office:document-meta>
</file>