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Bercoperweg 54, 8423TS Makkin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6 heeft de gemeente een melding ontvangen voor activiteiten waarvoor geen vergunningplicht geldt op de locatie Bercoperweg 54, 8423TS Makkinga. De melding is geregistreerd onder zaaknummer Z2026-00004555. De melding betreft:</text:p>
            <text:p text:style-name="common-al">Toepassen van grond met klasse landbouw/natuur.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29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555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Bercoperweg 54, 8423TS Makking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33</meta:user-defined>
    <meta:user-defined meta:name="OVERHEIDop.GmbID/DC.identifier">gmb-2026-372933</meta:user-defined>
    <meta:user-defined meta:name="OVERHEIDop.versieInformatie"/>
  </office:meta>
</office:document-meta>
</file>