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Weperpolder 14, 8431RL Oo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juni 2026 heeft de gemeente een melding ontvangen voor activiteiten waarvoor geen vergunningplicht geldt op de locatie Weperpolder 14, 8431RL Oosterwolde. De melding is geregistreerd onder zaaknummer Z2026-00004031. De melding betreft:</text:p>
            <text:p text:style-name="common-al">Aanleggen/Opslaan van drijfmest, digestaat of dunne fractie in mestbassin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oststellingwerf.nl of telefoonnummer 0516 56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7293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031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Weperpolder 14, 8431RL Oosterwol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31</meta:user-defined>
    <meta:user-defined meta:name="OVERHEIDop.GmbID/DC.identifier">gmb-2026-372931</meta:user-defined>
    <meta:user-defined meta:name="OVERHEIDop.versieInformatie"/>
  </office:meta>
</office:document-meta>
</file>