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Markeweg 115B, 8398GM Blesdij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ni 2026 heeft de gemeente een melding ontvangen voor activiteiten waarvoor geen vergunningplicht geldt op de locatie Markeweg 115B, 8398GM Blesdijke. De melding is geregistreerd onder zaaknummer Z2026-00003897. De melding betreft:</text:p>
            <text:p text:style-name="common-al">Gesloten bodemenergiesysteem.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info@weststellingwerf.nl of telefoonnummer 14056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37293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eststellingwerf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897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Markeweg 115B, 8398GM Blesdijk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30</meta:user-defined>
    <meta:user-defined meta:name="OVERHEIDop.GmbID/DC.identifier">gmb-2026-372930</meta:user-defined>
    <meta:user-defined meta:name="OVERHEIDop.versieInformatie"/>
  </office:meta>
</office:document-meta>
</file>