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Venekoten 16A, 8431SP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juni 2026 heeft de gemeente een melding ontvangen voor activiteiten waarvoor geen vergunningplicht geldt op de locatie Venekoten 16A, 8431SP Oosterwolde. De melding is geregistreerd onder zaaknummer Z2026-00004468. De melding betreft:</text:p>
            <text:p text:style-name="common-al">Melding voor het verplaatsen leem ter behoeve van opvullen mestkelders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292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46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Venekoten 16A, 8431SP Oos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29</meta:user-defined>
    <meta:user-defined meta:name="OVERHEIDop.GmbID/DC.identifier">gmb-2026-372929</meta:user-defined>
    <meta:user-defined meta:name="OVERHEIDop.versieInformatie"/>
  </office:meta>
</office:document-meta>
</file>