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verbouwen van het Muntgebouw, Leidseweg 90A, 3531BG Utrecht, GU-Z2026-005214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eidseweg 90A, 3531BG Utrecht</text:p>
            <text:p text:style-name="common-al">GU-Z2026-0052144</text:p>
            <text:p text:style-name="common-al">Toelichting: het verbouwen van het Muntgebouw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4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292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2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2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2144</meta:user-defined>
    <meta:user-defined meta:name="DCTERMS.abstract">Toelichting: het verbouwen van het Muntgebouw</meta:user-defined>
    <dc:language>nl</dc:language>
    <meta:user-defined meta:name="OVERHEIDop.locatietype/OVERHEIDop.gebiedsmarkering">Vlak</meta:user-defined>
    <meta:user-defined meta:name="DC.title">Verleende Omgevingsvergunning, het verbouwen van het Muntgebouw, Leidseweg 90A, 3531BG Utrecht, GU-Z2026-0052144</meta:user-defined>
    <meta:user-defined meta:name="OVERHEIDop.datumEindeReactietermijn">2026-09-14</meta:user-defined>
    <meta:user-defined meta:name="OVERHEIDop.terinzageleggingBG">https://jeleefomgeving.nl/inzien/002220647/36d9c410-4d52-4473-a610-22c05dd7f2b0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28</meta:user-defined>
    <meta:user-defined meta:name="OVERHEIDop.GmbID/DC.identifier">gmb-2026-372928</meta:user-defined>
    <meta:user-defined meta:name="OVERHEIDop.versieInformatie"/>
  </office:meta>
</office:document-meta>
</file>