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, het plaatsen van een carport, Oldengaerden 11, 7944 RV Mep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omgevingsvergunning ontvangen. De vergunning is aangevraagd voor het plaatsen van een carport aan de Oldengaerden 11, 7944 RV Meppel.</text:p>
            <text:p text:style-name="common-al">Met dit bericht laten wij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Besluit over de aanvraag van de vergunning</text:span>
          </text:p>
            <text:p text:style-name="common-al">De gemeente heeft de aanvraag voor een vergunning ontvangen op 31-07-2026. We nemen over de aanvraag waarschijnlijk voor 25-09-2026 een besluit. </text:p>
            <text:p text:style-name="common-al">Als de vergunn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37292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2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2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pp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668847</meta:user-defined>
    <dc:language>nl</dc:language>
    <meta:user-defined meta:name="OVERHEIDop.locatietype/OVERHEIDop.gebiedsmarkering">Punt</meta:user-defined>
    <meta:user-defined meta:name="DC.title">Aanvraag omgevingsvergunning regulier, het plaatsen van een carport, Oldengaerden 11, 7944 RV Meppel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25</meta:user-defined>
    <meta:user-defined meta:name="OVERHEIDop.GmbID/DC.identifier">gmb-2026-372925</meta:user-defined>
    <meta:user-defined meta:name="OVERHEIDop.versieInformatie"/>
  </office:meta>
</office:document-meta>
</file>