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Cremerstraat 382, 3532BS Utrecht, GU-Z2026-00558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382, 3532BS Utrecht</text:p>
            <text:p text:style-name="common-al">GU-Z2026-0055885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5885</meta:user-defined>
    <meta:user-defined meta:name="DCTERMS.abstract">Toelichting: het bouwen van een dakkapel aan de voorkant van de woning</meta:user-defined>
    <dc:language>nl</dc:language>
    <meta:user-defined meta:name="DC.title">Verleende Omgevingsvergunning, het bouwen van een dakkapel aan de voorkant van de woning, Cremerstraat 382, 3532BS Utrecht, GU-Z2026-0055885</meta:user-defined>
    <meta:user-defined meta:name="OVERHEIDop.datumEindeReactietermijn">2026-09-14</meta:user-defined>
    <meta:user-defined meta:name="OVERHEIDop.terinzageleggingBG">https://jeleefomgeving.nl/inzien/002220647/f4ae33c3-1059-491e-a3e0-3a7cc788040e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837</meta:user-defined>
    <meta:user-defined meta:name="OVERHEIDop.publicationIssue">372922</meta:user-defined>
    <meta:user-defined meta:name="OVERHEIDop.GmbID/DC.identifier">gmb-2026-372922</meta:user-defined>
    <meta:user-defined meta:name="OVERHEIDop.versieInformatie"/>
  </office:meta>
</office:document-meta>
</file>