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van een pand van 2 naar 3 appartementen, Merelstraat 1A, 3514CL Utrecht, GU-Z2026-00632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07</text:p>
            <text:p text:style-name="common-al">Toelichting: het verbouwen van een pand van 2 naar 3 appartementen</text:p>
            <text:p text:style-name="common-al">Datum ontvangst aanvraag: 30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9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207</meta:user-defined>
    <meta:user-defined meta:name="DCTERMS.abstract">Toelichting: het verbouwen van een pand van 2 naar 3 appartementen</meta:user-defined>
    <dc:language>nl</dc:language>
    <meta:user-defined meta:name="OVERHEIDop.locatietype/OVERHEIDop.gebiedsmarkering">Vlak</meta:user-defined>
    <meta:user-defined meta:name="DC.title">Aanvraag omgevingsvergunning, het verbouwen van een pand van 2 naar 3 appartementen, Merelstraat 1A, 3514CL Utrecht, GU-Z2026-0063207</meta:user-defined>
    <meta:user-defined meta:name="OVERHEIDop.datumEindeReactietermijn">2026-09-24</meta:user-defined>
    <meta:user-defined meta:name="OVERHEIDop.terinzageleggingBG">https://jeleefomgeving.nl/inzien/002220647/e4f96e22-412c-4dd2-b9ed-91219f40862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15</meta:user-defined>
    <meta:user-defined meta:name="OVERHEIDop.GmbID/DC.identifier">gmb-2026-372915</meta:user-defined>
    <meta:user-defined meta:name="OVERHEIDop.versieInformatie"/>
  </office:meta>
</office:document-meta>
</file>