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wijzigen van de draagconstructie (kelder) en het plaatsen van dakramen, Wolvenstraat 19, 3512CG Utrecht, GU-Z2026-006323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3234</text:p>
            <text:p text:style-name="common-al">Toelichting: het wijzigen van de draagconstructie (kelder) en het plaatsen van dakramen</text:p>
            <text:p text:style-name="common-al">Datum ontvangst aanvraag: 31 juli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291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1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1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GU-Z2026-0063234</meta:user-defined>
    <meta:user-defined meta:name="DCTERMS.abstract">Toelichting: het wijzigen van de draagconstructie (kelder) en het plaatsen van dakramen</meta:user-defined>
    <dc:language>nl</dc:language>
    <meta:user-defined meta:name="OVERHEIDop.locatietype/OVERHEIDop.gebiedsmarkering">Vlak</meta:user-defined>
    <meta:user-defined meta:name="DC.title">Aanvraag omgevingsvergunning, het wijzigen van de draagconstructie (kelder) en het plaatsen van dakramen, Wolvenstraat 19, 3512CG Utrecht, GU-Z2026-0063234</meta:user-defined>
    <meta:user-defined meta:name="OVERHEIDop.datumEindeReactietermijn">2026-09-25</meta:user-defined>
    <meta:user-defined meta:name="OVERHEIDop.terinzageleggingBG">https://jeleefomgeving.nl/inzien/002220647/5b22dfaa-525c-4810-a6b8-361f9cd63281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2914</meta:user-defined>
    <meta:user-defined meta:name="OVERHEIDop.GmbID/DC.identifier">gmb-2026-372914</meta:user-defined>
    <meta:user-defined meta:name="OVERHEIDop.versieInformatie"/>
  </office:meta>
</office:document-meta>
</file>