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terras (legalisatie), Biltstraat 74-BS, 3572BG Utrecht, GU-Z2026-00632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268</text:p>
            <text:p text:style-name="common-al">Toelichting: het bouwen van een dakterras (legalisatie)</text:p>
            <text:p text:style-name="common-al">Datum ontvangst aanvraag: 31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291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1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1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268</meta:user-defined>
    <meta:user-defined meta:name="DCTERMS.abstract">Toelichting: het bouwen van een dakterras (legalisatie)</meta:user-defined>
    <dc:language>nl</dc:language>
    <meta:user-defined meta:name="OVERHEIDop.locatietype/OVERHEIDop.gebiedsmarkering">Vlak</meta:user-defined>
    <meta:user-defined meta:name="DC.title">Aanvraag omgevingsvergunning, het bouwen van een dakterras (legalisatie), Biltstraat 74-BS, 3572BG Utrecht, GU-Z2026-0063268</meta:user-defined>
    <meta:user-defined meta:name="OVERHEIDop.datumEindeReactietermijn">2026-09-25</meta:user-defined>
    <meta:user-defined meta:name="OVERHEIDop.terinzageleggingBG">https://jeleefomgeving.nl/inzien/002220647/3ad3e4ef-c313-451e-b83d-dd9ba0e77be8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12</meta:user-defined>
    <meta:user-defined meta:name="OVERHEIDop.GmbID/DC.identifier">gmb-2026-372912</meta:user-defined>
    <meta:user-defined meta:name="OVERHEIDop.versieInformatie"/>
  </office:meta>
</office:document-meta>
</file>