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kappen van 11 coniferen (verleend 11st., herplant 8st.), Wildwal 1, 7213BE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is deze Omgevingsvergunning bekendgemaakt aan de aanvrager van de vergunning:</text:p>
            <text:p text:style-name="common-al">Wildwal 1, 7213BE Gorssel, het kappen van 11 coniferen (verleend 11st., herplant 8st.), Z2026-00886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29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886</meta:user-defined>
    <meta:user-defined meta:name="DCTERMS.abstract">Z2026-00886 Wildwal 1, 7213BE Gorssel</meta:user-defined>
    <dc:language>nl</dc:language>
    <meta:user-defined meta:name="OVERHEIDop.locatietype/OVERHEIDop.gebiedsmarkering">Punt</meta:user-defined>
    <meta:user-defined meta:name="DC.title">Bekendgemaakte Omgevingsvergunning voor het kappen van 11 coniferen (verleend 11st., herplant 8st.), Wildwal 1, 7213BE Gorss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2911</meta:user-defined>
    <meta:user-defined meta:name="OVERHEIDop.GmbID/DC.identifier">gmb-2026-372911</meta:user-defined>
    <meta:user-defined meta:name="OVERHEIDop.versieInformatie"/>
  </office:meta>
</office:document-meta>
</file>