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twee buitenunits voor een multisplit-airconditioningsysteem, Bankrashof 51, 1183NR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31 juli 2026 een aanvraag voor een omgevingsvergunning ontvangen. De vergunning is aangevraagd voor het plaatsen van twee buitenunits voor een multisplit-airconditioningsysteem op locatie Bankrashof 51, 1183NR Amstelveen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7614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614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290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614</meta:user-defined>
    <meta:user-defined meta:name="DCTERMS.abstract">Betreft: aanvraag op locatie Bankrashof 51, 1183NR Amstelve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plaatsen van twee buitenunits voor een multisplit-airconditioningsysteem, Bankrashof 51, 1183NR Amstelve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06</meta:user-defined>
    <meta:user-defined meta:name="OVERHEIDop.GmbID/DC.identifier">gmb-2026-372906</meta:user-defined>
    <meta:user-defined meta:name="OVERHEIDop.versieInformatie"/>
  </office:meta>
</office:document-meta>
</file>