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Het organiseren van het organiseren van een buurtbarbeque op 28 augustus 2026 - grasveld t.h.v. Jelsmastraat 9 in Ope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heeft de gemeente Westerkwartier een melding ontvangen voor het organiseren van een buurtbarbeque op 28 augustus 2026, activiteiten waarvoor geen vergunningplicht geldt op de locatie grasveld t.h.v. Jelsmastraat 9 in Opende. De melding is geregistreerd onder zaaknummer 2026192443. De melding betreft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Produceren van geluid</text:p>
              </text:list-item>
              <text:list-item text:style-override="id1-3-2-1-1-3-2">
                <text:number>•</text:number>
                <text:p text:style-name="al">Gebruik van de openbare ruimte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37289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esterkwartier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192443</meta:user-defined>
    <dc:language>nl</dc:language>
    <meta:user-defined meta:name="OVERHEIDop.locatietype/OVERHEIDop.gebiedsmarkering">Punt</meta:user-defined>
    <meta:user-defined meta:name="DC.title">Ontvangst melding: Het organiseren van het organiseren van een buurtbarbeque op 28 augustus 2026 - grasveld t.h.v. Jelsmastraat 9 in Open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899</meta:user-defined>
    <meta:user-defined meta:name="OVERHEIDop.GmbID/DC.identifier">gmb-2026-372899</meta:user-defined>
    <meta:user-defined meta:name="OVERHEIDop.versieInformatie"/>
  </office:meta>
</office:document-meta>
</file>