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van vijf bomen, achter Nicolaas Beetslaan 3, achter Nicolaas Beetslaan 7 en tegenover Vondellaan 5 in Oldenzaal</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de locatie achter Nicolaas Beetslaan 3, achter Nicolaas Beetslaan 7 en tegenover Vondellaan 5 in Oldenzaal. De aanvraag is geregistreerd onder zaaknummer Z2026-1246. De aanvraag betreft het:</text:p>
            <text:list text:style-name="id1-3-2-1-1-2">
              <text:list-item text:style-override="id1-3-2-1-1-2-1">
                <text:number>•</text:number>
                <text:p text:style-name="al">kappen van vijf bome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46</meta:user-defined>
    <meta:user-defined meta:name="DCTERMS.abstract">Betreft: Aanvraag op locatie achter Nicolaas Beetslaan 3, achter Nicolaas Beetslaan 7 en tegenover Vondellaan 5 in Oldenzaal</meta:user-defined>
    <dc:language>nl</dc:language>
    <meta:user-defined meta:name="OVERHEIDop.locatietype/OVERHEIDop.gebiedsmarkering">Vlak</meta:user-defined>
    <meta:user-defined meta:name="DC.title">Aanvraag vergunning voor kappen van vijf bomen, achter Nicolaas Beetslaan 3, achter Nicolaas Beetslaan 7 en tegenover Vondellaan 5 in Oldenzaal</meta:user-defined>
    <meta:user-defined meta:name="DCTERMS.W3CDTF/DCTERMS.available">2026-08-11</meta:user-defined>
    <meta:user-defined meta:name="DCTERMS.W3CDTF/OVERHEIDop.jaargang">2026</meta:user-defined>
    <meta:user-defined meta:name="OVERHEIDop.publicationIssue">372873</meta:user-defined>
    <meta:user-defined meta:name="OVERHEIDop.GmbID/DC.identifier">gmb-2026-372873</meta:user-defined>
    <meta:user-defined meta:name="OVERHEIDop.versieInformatie"/>
  </office:meta>
</office:document-meta>
</file>