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ijdelijke) verhuur van een perceel gemeentegrond ter hoogte van Hazelaarstraat in Alphen aan den rij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gemeentegrond te verhuren aan Bouwbedrijf Niersman B.V. De locatie ligt aan Hazelaarstraat in Alphen aan den Rijn. De locatie staat in het kadaster bekend als gemeente Alphen aan den Rijn, sectie A, nummer 8826 (gedeeltelijk), hierna ‘het perceel’ genoemd. Het perceel heeft een oppervlakte van ongeveer 275 m2. </text:p>
            <text:p text:style-name="al"/>
            <text:p text:style-name="al">Toelichting</text:p>
            <text:p text:style-name="al"/>
            <text:p text:style-name="al">De gemeente is voornemens een perceel tijdelijk te verhuren aan Bouwbedrijf Niersman B.V. Het perceel zal worden ingericht als tijdelijke uitbreiding van de parkeervoorzieningen ten behoeve van het bouwbedrijf gedurende de uitvoering van het project Magnolia fase West. De tijdelijke verhuur blijft naar verwachting noodzakelijk tot en met het vierde kwartaal van 2027.</text:p>
            <text:p text:style-name="al"/>
            <text:p text:style-name="al">De gemeente is voornemens het perceel één-op-één tijdelijk te verhuren aan Bouwbedrijf Niersman B.V., omdat dit bedrijf als enige serieuze gegadigde in aanmerking komt. Dit is gebaseerd op de volgende omstandigheden:</text:p>
            <text:p text:style-name="al"/>
            <text:p text:style-name="al">De tijdelijke parkeerbehoefte vloeit rechtstreeks voort uit de uitvoering van het project Magnolia fase West; </text:p>
            <text:p text:style-name="al">Het perceel is direct gelegen nabij het projectgebied waar Bouwbedrijf Niersman B.V. de werkzaamheden uitvoert. </text:p>
            <text:p text:style-name="al"/>
            <text:p text:style-name="al">Gelet op deze objectieve, redelijke en toetsbare omstandigheden is Bouwbedrijf Niersman B.V. de enige serieuze gegadigde voor de tijdelijke huur van het perceel.</text:p>
            <text:p text:style-name="al"/>
            <text:p text:style-name="al">Bent u het hiermee niet eens?</text:p>
            <text:p text:style-name="al"/>
            <text:p text:style-name="al">Bent u het niet eens met de geplande tijdelijke verhuur omdat u zichzelf als een serieuze kandidaat beschouwt? Dan kunt u uiterlijk binnen twintig kalenderdagen na de publicatiedatum van dit bericht een spoedprocedure (kort geding) beginnen bij de bevoegde voorzieningenrechter. Kijk voor meer informatie over het starten van een spoedprocedure op www.rechtspraak.nl. </text:p>
            <text:p text:style-name="al"/>
            <text:p text:style-name="al">Hoe het verder verloopt</text:p>
            <text:p text:style-name="al"/>
            <text:p text:style-name="al">Twintig kalenderdagen na de publicatiedatum van dit bericht wordt de huurovereenkomst aangeboden aan de huurder. Als er een kort geding is aangespannen, dan wacht de gemeente de uitkomst hiervan af.</text:p>
            <text:p text:style-name="al"/>
            <text:p text:style-name="al">Meer informatie</text:p>
            <text:p text:style-name="al"/>
            <text:p text:style-name="al">Als u vragen heeft over deze verhuur, dan kunt u contact opnemen met team Vastgoed en Grondzaken, via het e-mailadres vastgoedhuur@alphenaandenrijn.n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286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ijdelijke) verhuur van een perceel gemeentegrond ter hoogte van Hazelaarstraat in Alphen aan den rijn</meta:user-defined>
    <meta:user-defined meta:name="DCTERMS.W3CDTF/DCTERMS.available">2026-08-05</meta:user-defined>
    <meta:user-defined meta:name="DCTERMS.W3CDTF/OVERHEIDop.jaargang">2026</meta:user-defined>
    <meta:user-defined meta:name="OVERHEIDop.publicationIssue">372861</meta:user-defined>
    <meta:user-defined meta:name="OVERHEIDop.GmbID/DC.identifier">gmb-2026-372861</meta:user-defined>
    <meta:user-defined meta:name="OVERHEIDop.versieInformatie"/>
  </office:meta>
</office:document-meta>
</file>