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Bouwkeet, opslagcontainer, Vuilniscontainer dicht op de Waterman 64 te Dordrecht, zaaknummer 2026-008479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bouwkeet, opslagcontainer en vuilniscontainer dicht op de locatie Waterman 64 te Dordrecht vanaf 31 augustus 2026 t/m 30 nov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11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28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84792</meta:user-defined>
    <dc:language>nl</dc:language>
    <meta:user-defined meta:name="OVERHEIDop.locatietype/OVERHEIDop.gebiedsmarkering">Punt</meta:user-defined>
    <meta:user-defined meta:name="DC.title">Vergunning tijdelijk gebruik openbare ruimte voor het plaatsen van een Bouwkeet, opslagcontainer, Vuilniscontainer dicht op de Waterman 64 te Dordrecht, zaaknummer 2026-0084792</meta:user-defined>
    <meta:user-defined meta:name="DCTERMS.W3CDTF/DCTERMS.available">2026-08-05</meta:user-defined>
    <meta:user-defined meta:name="DCTERMS.W3CDTF/OVERHEIDop.jaargang">2026</meta:user-defined>
    <meta:user-defined meta:name="OVERHEIDop.publicationIssue">372842</meta:user-defined>
    <meta:user-defined meta:name="OVERHEIDop.GmbID/DC.identifier">gmb-2026-372842</meta:user-defined>
    <meta:user-defined meta:name="OVERHEIDop.versieInformatie"/>
  </office:meta>
</office:document-meta>
</file>