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Wageningselaan t.h.v. nr 60 t/m 68 te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Wageningselaan t.h.v. nr 60 t/m 68 te Veenendaal</text:span>
          </text:p>
            <text:p text:style-name="common-al">De gemeente Veenendaal heeft een aanvraag voor een omgevingsvergunning ontvangen. De vergunning is op 30-07-2026 aangevraagd voor het machinaal graven en gestuurd boren voor de locatie Wageningselaan t.h.v. nr 60 t/m 68 te Veenendaal en is geregistreerd onder het nummer CLZ-00015553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274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553</meta:user-defined>
    <dc:language>nl</dc:language>
    <meta:user-defined meta:name="OVERHEIDop.locatietype/OVERHEIDop.gebiedsmarkering">Vlak</meta:user-defined>
    <meta:user-defined meta:name="DC.title">Publicatie aanvraag omgevingsvergunning Wageningselaan t.h.v. nr 60 t/m 68 te Veenendaa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49</meta:user-defined>
    <meta:user-defined meta:name="OVERHEIDop.GmbID/DC.identifier">gmb-2026-372749</meta:user-defined>
    <meta:user-defined meta:name="OVERHEIDop.versieInformatie"/>
  </office:meta>
</office:document-meta>
</file>