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realiseren van een verzamelgebouw met opslagboxen, Wattstraat 54 - 58, 2723RD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31-07-2026 een besluit verzonden op de aanvraag met zaaknummer 2026-015536 voor het realiseren van een verzamelgebouw met opslagboxen op locatie Wattstraat 54-58 2723RD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273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15536</meta:user-defined>
    <meta:user-defined meta:name="DCTERMS.abstract">het realiseren van een verzamelgebouw met opslagbox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mgevingsvergunning voor het realiseren van een verzamelgebouw met opslagboxen, Wattstraat 54 - 58, 2723RD Zoeterme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5</meta:user-defined>
    <meta:user-defined meta:name="OVERHEIDop.GmbID/DC.identifier">gmb-2026-372735</meta:user-defined>
    <meta:user-defined meta:name="OVERHEIDop.versieInformatie"/>
  </office:meta>
</office:document-meta>
</file>