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ndengracht 207-3, 1015K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derde en de vierde verdieping te behoeve van de woning. </text:p>
            <text:p text:style-name="common-al">Zaakadres: Lindengracht 207-3, 1015KG Amsterdam</text:p>
            <text:p text:style-name="common-al">Datum ontvangst: 12-06-2026</text:p>
            <text:p text:style-name="common-al">Zaaknummer: Z2026-025946</text:p>
            <text:p text:style-name="common-al">DSO-nummer: 202606120172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3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946</meta:user-defined>
    <meta:user-defined meta:name="DCTERMS.abstract">het veranderen van de derde en de vierde verdieping te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ndengracht 207-3, 1015KG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34</meta:user-defined>
    <meta:user-defined meta:name="OVERHEIDop.GmbID/DC.identifier">gmb-2026-372734</meta:user-defined>
    <meta:user-defined meta:name="OVERHEIDop.versieInformatie"/>
  </office:meta>
</office:document-meta>
</file>