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4 en 11 augustus 2026, NEC play-offs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4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439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31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31 juli 2026 tot en met 1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439/a158b282-9940-49a6-a413-74fb322124cf.pdf" xlink:type="simple">https://besluitenapv.nijmegen.nl/ZD2600082439/a158b282-9940-49a6-a413-74fb322124c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272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4 en 11 augustus 2026, NEC play-offs Koningsplein - Koningstraat te Nijme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25</meta:user-defined>
    <meta:user-defined meta:name="OVERHEIDop.GmbID/DC.identifier">gmb-2026-372725</meta:user-defined>
    <meta:user-defined meta:name="OVERHEIDop.versieInformatie"/>
  </office:meta>
</office:document-meta>
</file>