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voor 4 en 11 augustus 2026 Uitzenden N.E.C. Play-offs Augustijnenstraat - Augustijnen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4-08-2026</text:p>
            <text:p text:style-name="common-al">
            <text:span text:style-name="nadrukvet">Omschrijving: </text:span>Evenementenvergunning (Augustijnenstraat 33 6511 KD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8436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08-07-2026</text:p>
            <text:p text:style-name="common-al">
            <text:span text:style-name="nadrukvet">Definitieve beschikking verzonden: </text:span>31-07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31 juli 2026 tot en met 1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8436/85fcd5e8-9726-4c46-8039-65fd3bb385b8.pdf" xlink:type="simple">https://besluitenapv.nijmegen.nl/ZD2600088436/85fcd5e8-9726-4c46-8039-65fd3bb385b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272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2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2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voor 4 en 11 augustus 2026 Uitzenden N.E.C. Play-offs Augustijnenstraat - Augustijnenstraat te Nijmeg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23</meta:user-defined>
    <meta:user-defined meta:name="OVERHEIDop.GmbID/DC.identifier">gmb-2026-372723</meta:user-defined>
    <meta:user-defined meta:name="OVERHEIDop.versieInformatie"/>
  </office:meta>
</office:document-meta>
</file>