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.N.A.Looslaan 9 3054B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47</text:span>/<text:span text:style-name="nadrukvet">2026072800797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zettingsvrijeplaat ten behoeve van de terreinophoging op de locatie C.N.A.Looslaan 9 3054B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271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10447</meta:user-defined>
    <meta:user-defined meta:name="DCTERMS.abstract">het realiseren van een zettingsvrijeplaat ten behoeve van de terreinopho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.N.A.Looslaan 9 3054BN Rot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19</meta:user-defined>
    <meta:user-defined meta:name="OVERHEIDop.GmbID/DC.identifier">gmb-2026-372719</meta:user-defined>
    <meta:user-defined meta:name="OVERHEIDop.versieInformatie"/>
  </office:meta>
</office:document-meta>
</file>