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velwijzigingen en interne verbouwing woning, Jan van Houtkade 33 2311P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3003</text:p>
            <text:p text:style-name="common-al">
            <text:span text:style-name="nadrukvet">Ingekomen:</text:span> 31-07-2026</text:p>
            <text:p text:style-name="common-al">
            <text:span text:style-name="nadrukvet">Locatie:</text:span> Jan van Houtkade 33 2311PD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3003" xlink:type="simple">publicatiesomgevingsvergunningen@leiden.nl</text:a> de volgende gegevens:</text:p>
            <text:p text:style-name="common-al">-het kenmerk van de aanvraag: Z/26/402300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7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3003</meta:user-defined>
    <meta:user-defined meta:name="DCTERMS.abstract">gevelwijzigingen en interne verbouwing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gevelwijzigingen en interne verbouwing woning, Jan van Houtkade 33 2311PD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6010_Samenvatting 000|exb-2026-27828</meta:user-defined>
    <meta:user-defined meta:name="OVERHEIDop.publicationIssue">372718</meta:user-defined>
    <meta:user-defined meta:name="OVERHEIDop.GmbID/DC.identifier">gmb-2026-372718</meta:user-defined>
    <meta:user-defined meta:name="OVERHEIDop.versieInformatie"/>
  </office:meta>
</office:document-meta>
</file>