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stabiliseren van de woning (vanwege verzakking) en het vergroten van een sparing in de dragende wand op begane grond, Groenoordstraat 35 2316AZ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2971</text:p>
            <text:p text:style-name="common-al">
            <text:span text:style-name="nadrukvet">Ingekomen:</text:span> 31-07-2026</text:p>
            <text:p text:style-name="common-al">
            <text:span text:style-name="nadrukvet">Locatie:</text:span> Groenoordstraat 35 2316AZ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2971" xlink:type="simple">publicatiesomgevingsvergunningen@leiden.nl</text:a> de volgende gegevens:</text:p>
            <text:p text:style-name="common-al">-het kenmerk van de aanvraag: Z/26/4022971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7269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9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9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2971</meta:user-defined>
    <meta:user-defined meta:name="DCTERMS.abstract">stabiliseren van de woning (vanwege verzakking) en het vergroten van een sparing in de dragende wand op begane gro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stabiliseren van de woning (vanwege verzakking) en het vergroten van een sparing in de dragende wand op begane grond, Groenoordstraat 35 2316AZ Leiden</meta:user-defined>
    <meta:user-defined meta:name="DCTERMS.W3CDTF/DCTERMS.available">2026-08-13</meta:user-defined>
    <meta:user-defined meta:name="DCTERMS.W3CDTF/OVERHEIDop.jaargang">2026</meta:user-defined>
    <meta:user-defined meta:name="OVERHEIDop.externeBijlage">LEIDEN_202607_GFO_ZAKEN_836004_Samenvatting 000|exb-2026-27822</meta:user-defined>
    <meta:user-defined meta:name="OVERHEIDop.publicationIssue">372694</meta:user-defined>
    <meta:user-defined meta:name="OVERHEIDop.GmbID/DC.identifier">gmb-2026-372694</meta:user-defined>
    <meta:user-defined meta:name="OVERHEIDop.versieInformatie"/>
  </office:meta>
</office:document-meta>
</file>