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Pizzeria Rapido B.V. voor het exploiteren van een afhaal- en bezorgrestaurant/pizzeria op de locatie Willensplein 1, 2807PA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Gouda heeft op basis van de Algemene plaatselijke verordening Gouda 2025 de volgende toestemming verleend:</text:p>
            <text:p text:style-name="common-al">Pizzeria Rapido B.V. mag een afhaal- en bezorgrestaurant/pizzeria exploiteren op de locatie Willensplein 1, 2807PA Gouda.</text:p>
            <text:p text:style-name="common-al">De vergunning is verzonden op 31 juli 2026. Het zaaknummer van de vergunning is 1694211.</text:p>
            <text:p text:style-name="common-al">Heeft u vragen of opmerkingen over dit besluit of wilt u deze inzien? Dan kunt ons bellen op telefoonnummer 14 0182. Vraag naar Team Vergunningen en Veiligheid.</text:p>
            <text:p text:style-name="last-al">Als u het niet eens bent met het besluit kunt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26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1718310</meta:user-defined>
    <meta:user-defined meta:name="DCTERMS.abstract">Bekendmaking van Gemeente Gouda</meta:user-defined>
    <dc:language>nl</dc:language>
    <meta:user-defined meta:name="OVERHEIDop.locatietype/OVERHEIDop.gebiedsmarkering">Adres</meta:user-defined>
    <meta:user-defined meta:name="DC.title">Toestemming voor Pizzeria Rapido B.V. voor het exploiteren van een afhaal- en bezorgrestaurant/pizzeria op de locatie Willensplein 1, 2807PA Gou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675</meta:user-defined>
    <meta:user-defined meta:name="OVERHEIDop.GmbID/DC.identifier">gmb-2026-372675</meta:user-defined>
    <meta:user-defined meta:name="OVERHEIDop.versieInformatie"/>
  </office:meta>
</office:document-meta>
</file>