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afwijken van de regels van het omgevingsplan (BOPA-groot) voor het tijdelijk plaatsen van vier stroomgeneratoren aan Groenekanseweg 189A, 3737 AE Groenekan, Z2026-0000033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verlenen:</text:p>
            <text:p text:style-name="common-al">
            <text:span text:style-name="nadrukvet">Voor: </text:span>Het tijdelijk plaatsen van vier stroomgeneratoren </text:p>
            <text:p text:style-name="common-al">
            <text:span text:style-name="nadrukvet">Locatie: </text:span>Groenekanseweg 189A, 3737AE Groenekan</text:p>
            <text:p text:style-name="common-al">
            <text:span text:style-name="nadrukvet">Datum verzending: </text:span>31 juli 2026</text:p>
            <text:p text:style-name="common-al">
            <text:span text:style-name="nadrukvet">Zaaknummer: </text:span>Z2026-00000336</text:p>
            <text:p text:style-name="common-al">
            <text:span text:style-name="nadrukvet">Type bekendmaking: </text:span>Procedure Regulier</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common-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common-al">
            <text:span text:style-name="nadrukvet">Wilt u de start van de activiteiten tegenhouden? </text:span>
          </text:p>
            <text:p text:style-name="last-al">Als de activiteiten niet kunnen worden teruggedraaid, dan kunt u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7265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5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5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336</meta:user-defined>
    <meta:user-defined meta:name="DCTERMS.abstract">Afwijken van de regels van het omgevingsplan (BOPA-groot) voor het tijdelijk plaatsen van vier stroomgeneratoren aan Groenekanseweg 189A, 3737 AE Groenekan</meta:user-defined>
    <dc:language>nl</dc:language>
    <meta:user-defined meta:name="DC.title">Verleende omgevingsvergunning – afwijken van de regels van het omgevingsplan (BOPA-groot) voor het tijdelijk plaatsen van vier stroomgeneratoren aan Groenekanseweg 189A, 3737 AE Groenekan, Z2026-00000336</meta:user-defined>
    <meta:user-defined meta:name="OVERHEIDop.locatietype/OVERHEIDop.gebiedsmarkering">GeometrieRef</meta:user-defined>
    <meta:user-defined meta:name="DCTERMS.W3CDTF/DCTERMS.available">2026-08-04</meta:user-defined>
    <meta:user-defined meta:name="DCTERMS.W3CDTF/OVERHEIDop.jaargang">2026</meta:user-defined>
    <meta:user-defined meta:name="OVERHEIDop.externeBijlage">Afwijkvergunning|exb-2026-27821</meta:user-defined>
    <meta:user-defined meta:name="OVERHEIDop.publicationIssue">372659</meta:user-defined>
    <meta:user-defined meta:name="OVERHEIDop.GmbID/DC.identifier">gmb-2026-372659</meta:user-defined>
    <meta:user-defined meta:name="OVERHEIDop.versieInformatie"/>
  </office:meta>
</office:document-meta>
</file>