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Maharashtra Mandal, Netherlands-Ganesh  Festival op 20 september 2026, Start op Raadhuisplein en finish t.h.v. Van Cleeffkade 15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30 juli 2026 een aanvraag voor een evenementenvergunning ontvangen. De vergunning is aangevraagd voor Maharashtra Mandal, Netherlands-Ganesh  Festival op 20 september 2026 op locatie Start op Raadhuisplein en finish t.h.v. Van Cleeffkade 15 .</text:p>
            <text:p text:style-name="common-al">De aanvraag is geregistreerd onder zaaknummer Z2026-00007580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info@aalsmeer.nl onder vermelding van het zaaknummer Z2026-00007580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726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580</meta:user-defined>
    <meta:user-defined meta:name="DCTERMS.abstract">Betreft: aanvraag op locatie Start op Raadhuisplein en finish t.h.v. Van Cleeffkade 15 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vergunning voor Maharashtra Mandal, Netherlands-Ganesh  Festival op 20 september 2026, Start op Raadhuisplein en finish t.h.v. Van Cleeffkade 1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2651</meta:user-defined>
    <meta:user-defined meta:name="OVERHEIDop.GmbID/DC.identifier">gmb-2026-372651</meta:user-defined>
    <meta:user-defined meta:name="OVERHEIDop.versieInformatie"/>
  </office:meta>
</office:document-meta>
</file>