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Coenecoop 530, 2741PS Waddinxveen</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Waddinxveen een besluit genomen op de aanvraag met kenmerk 2025-00026952. Het gaat over het inpandig verbouwen van een logistiek gebouw met terreinaanpassingen op de locatie Coenecoop 530, 2741PS Waddinxveen.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264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5-00026952</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Coenecoop 530, 2741PS Waddinxveen</meta:user-defined>
    <meta:user-defined meta:name="DCTERMS.W3CDTF/DCTERMS.available">2026-08-04</meta:user-defined>
    <meta:user-defined meta:name="DCTERMS.W3CDTF/OVERHEIDop.jaargang">2026</meta:user-defined>
    <meta:user-defined meta:name="OVERHEIDop.publicationIssue">372645</meta:user-defined>
    <meta:user-defined meta:name="OVERHEIDop.GmbID/DC.identifier">gmb-2026-372645</meta:user-defined>
    <meta:user-defined meta:name="OVERHEIDop.versieInformatie"/>
  </office:meta>
</office:document-meta>
</file>