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Feestweek Vijfhuizen, Zijdewinde 3 2141 VA Vijf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Feestweek en Jaarmarkt Vijfhuizen; evenement van 5 september 2026 tot en met 12 september 2026; locatie: Zijdewinde 3 2141 VA Vijfhuizen; zaaknummer 039413475831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264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4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39413475831</meta:user-defined>
    <meta:user-defined meta:name="DCTERMS.abstract">Feestweek Vijfhuizen Evenementenvergunning aanvragen</meta:user-defined>
    <dc:language>nl</dc:language>
    <meta:user-defined meta:name="OVERHEIDop.locatietype/OVERHEIDop.gebiedsmarkering">Punt</meta:user-defined>
    <meta:user-defined meta:name="DC.title">Verleende evenementenvergunning, Feestweek Vijfhuizen, Zijdewinde 3 2141 VA Vijfhuiz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40</meta:user-defined>
    <meta:user-defined meta:name="OVERHEIDop.GmbID/DC.identifier">gmb-2026-372640</meta:user-defined>
    <meta:user-defined meta:name="OVERHEIDop.versieInformatie"/>
  </office:meta>
</office:document-meta>
</file>