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diverse wegen in de gemeente Stichtse Vecht - tourrit 12e Mini SLS 15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melding ontvangen waarvoor geen vergunningsplicht geldt voor de locatie diverse wegen in de gemeente Stichtse Vecht. De melding is geregistreerd onder zaaknummer Z2026-00001858.</text:p>
            <text:p text:style-name="common-al">De melding betreft: verklaring van geen bezwaar op diverse wegen in de gemeente Stichtse Vecht - tourrit 12e Mini SLS 15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263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1858</meta:user-defined>
    <meta:user-defined meta:name="DCTERMS.abstract">Betreft: Melding op locatie diverse wegen in d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diverse wegen in de gemeente Stichtse Vecht - tourrit 12e Mini SLS 15-08-20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39</meta:user-defined>
    <meta:user-defined meta:name="OVERHEIDop.GmbID/DC.identifier">gmb-2026-372639</meta:user-defined>
    <meta:user-defined meta:name="OVERHEIDop.versieInformatie"/>
  </office:meta>
</office:document-meta>
</file>