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office:automatic-styles>
  <office:body>
    <office:text>
      <text:p text:style-name="new_page_staatscourant"/>
      <text:p text:style-name="single-kop-titel">Besluit aanwijzing wegen, verpakkingen en drinkgerei en periode 2:47a lid 3 Apv Nijmegen</text:p>
      <text:section text:name="regeling_id1-3-2" text:style-name="regeling">
        <text:section text:name="aanhef_id1-3-2-1" text:style-name="aanhef">
          <text:section text:name="preambule_id1-3-2-1-1" text:style-name="preambule">
            <text:p text:style-name="al">De burgemeester van Nijmegen,</text:p>
            <text:p text:style-name="al"/>
            <text:p text:style-name="al">d.d. 30 juli 2026</text:p>
            <text:p text:style-name="al"/>
            <text:p text:style-name="al">Gelet op </text:p>
            <text:p text:style-name="al">artikel 2:47a lid 3 van de Algemene plaatselijke verordening Nijmegen</text:p>
            <text:p text:style-name="al"/>
            <text:p text:style-name="al">Overwegende dat</text:p>
            <text:list text:style-name="id1-3-2-1-1-9">
              <text:list-item text:style-override="id1-3-2-1-1-9-1">
                <text:number>-</text:number>
                <text:p text:style-name="al">De ervaring is dat voetbalwedstrijden in het kader van Europees voetbal zijn gekenmerkt met openbare orde verstoring en geweld;</text:p>
              </text:list-item>
              <text:list-item text:style-override="id1-3-2-1-1-9-2">
                <text:number>-</text:number>
                <text:p text:style-name="al">er tijdens voorbereidende besprekingen met de politie ten aanzien van de wedstrijd tussen N.E.C. en Olympiacos Piareus in de UEFA Champions League gebleken dat in het kader van de openbare orde en veiligheid dat een verbod op verpakkingen van glas noodzakelijk is om gevaar te voorkomen;</text:p>
              </text:list-item>
              <text:list-item text:style-override="id1-3-2-1-1-9-3">
                <text:number>-</text:number>
                <text:p text:style-name="al">er in andere gemeenten waar UEFA Champions League wedstrijden in het verleden zijn gespeeld gelijksoortige maatregelen zijn genomen.</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als wegen, bedoeld in artikel 2:47a, derde lid van de Apv Nijmegen, waar het alle inrichtingen bedoeld in de zin van artikel 2:27 en winkelbedrijven en slijtersbedrijven verboden is om dranken in aangewezen verpakkingen te verstrekken aan te wijzen: Alle wegen en weggedeelten, gelegen in het gebied, omsloten door de rivier de Waal, Keizer Traianusplein, St. Canisiussingel, Oranjesingel, Nassausingel, Kronenburgersingel, Lange Hezelstraat en de spoorlijn Arnhem-Nijmegen;</text:p>
              </text:list-item>
              <text:list-item text:style-override="id1-3-2-2-1-2-2">
                <text:number>•</text:number>
                <text:p text:style-name="al">als verpakkingen en drinkgerei, aan te wijzen: alle verpakkingen en drinkgerei gemaakt van glas;</text:p>
              </text:list-item>
              <text:list-item text:style-override="id1-3-2-2-1-2-3">
                <text:number>•</text:number>
                <text:p text:style-name="al">als periode, bedoeld in artikel 2:47a, derde lid van de APV, aan te wijzen: dinsdag 11 augustus 2026 van 13.00 uur tot woensdag 12 augustus 2026 07.00 uur.</text:p>
              </text:list-item>
              <text:list-item text:style-override="id1-3-2-2-1-2-4">
                <text:number>•</text:number>
                <text:p text:style-name="al">het verbod tot het verstrekken van dranken in glazen drinkgerei voor gebruik ter plaatse te beperken tot het verstrekken op het terras.</text:p>
              </text:list-item>
            </text:list>
            <text:p text:style-name="al">Dit besluit treedt in werking onmiddellijk na bekendmaking.</text:p>
          </text:section>
        </text:section>
        <text:section text:name="regeling-sluiting_id1-3-2-3" text:style-name="regeling-sluiting">
          <text:section text:name="ondertekening_id1-3-2-3-1">
            <text:p><text:span text:style-name="functie">De locoburgemeester,</text:span></text:p>
          </text:section>
          <text:section text:name="ondertekening_id1-3-2-3-2">
            <text:p><text:span text:style-name="functie"/></text:p>
            <text:p><text:span text:style-name="functie">K.A. Lokk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6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jmegen</meta:user-defined>
    <meta:user-defined meta:name="OVERHEID.Informatietype/DC.type">officiële publicatie</meta:user-defined>
    <meta:user-defined meta:name="OVERHEIDop.Rubriek/DC.type">ander besluit van algemene strekking</meta:user-defined>
    <meta:user-defined meta:name="OVERHEID.Gemeente/DCTERMS.publisher">Nijmegen</meta:user-defined>
    <meta:user-defined meta:name="OVERHEID.Gemeente/OVERHEID.authority">Nijmegen</meta:user-defined>
    <meta:user-defined meta:name="OVERHEID.TaxonomieBeleidsagendaDecentraal/OVERHEID.category">Openbare orde en veiligheid | Organisatie en beleid</meta:user-defined>
    <meta:user-defined meta:name="DC.source">artikel 2:47a, lid 3 van de Algemene plaatselijke verordening Nijmegen]|[https://lokaleregelgeving.overheid.nl/CVDR677751#hoofdstuk_2_paragraaf_8._artikel_2:47a</meta:user-defined>
    <meta:user-defined meta:name="DCTERMS.alternative">Besluit aanwijzing wegen, verpakkingen en drinkgerei en periode 2:47a lid 3 Apv Nijmegen</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Besluit aanwijzing wegen, verpakkingen en drinkgerei en periode 2:47a lid 3 Apv Nijmegen</meta:user-defined>
    <meta:user-defined meta:name="DCTERMS.W3CDTF/DCTERMS.available">2026-08-06</meta:user-defined>
    <meta:user-defined meta:name="DCTERMS.W3CDTF/OVERHEIDop.jaargang">2026</meta:user-defined>
    <meta:user-defined meta:name="OVERHEIDop.publicationIssue">372624</meta:user-defined>
    <meta:user-defined meta:name="OVERHEIDop.betreftRegeling">CVDR765360_1</meta:user-defined>
    <meta:user-defined meta:name="OVERHEIDop.GmbID/DC.identifier">gmb-2026-372624</meta:user-defined>
    <meta:user-defined meta:name="xs:date/OVERHEIDop.startdatum">2026-08-06</meta:user-defined>
    <meta:user-defined meta:name="xs:date/OVERHEIDop.einddatum">2026-08-13</meta:user-defined>
    <meta:user-defined meta:name="OVERHEIDop.versieInformatie"/>
  </office:meta>
</office:document-meta>
</file>