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Klaproosweg 14, Kamilleweg 81 en 87 in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Klaproosweg 14, Kamilleweg 81 en 87 in Heerde, voor het verwijderen van asbest en het slopen van de hoofd- en bijgebouwen, verzonden op 23 juli 2026 (zaaknummer R2026-02046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726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46</meta:user-defined>
    <meta:user-defined meta:name="DCTERMS.abstract">Betreft: Melding op locatie Klaproosweg 14, 8181ZV Heer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geaccepteerde melding, Klaproosweg 14, Kamilleweg 81 en 87 in Heer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621</meta:user-defined>
    <meta:user-defined meta:name="OVERHEIDop.GmbID/DC.identifier">gmb-2026-372621</meta:user-defined>
    <meta:user-defined meta:name="OVERHEIDop.versieInformatie"/>
  </office:meta>
</office:document-meta>
</file>