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60 meerdere gesloten bodemenergiesystemen - Kletsterlaan 20-30a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Kletsterlaan 20-30a Drachten, bal.26.060 meerdere gesloten bodemenergiesystemen, Z2026-00001371, datum bekendmaking: 31 juli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261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71</meta:user-defined>
    <meta:user-defined meta:name="DCTERMS.abstract">Besluit activiteiten leefomgeving - Kletsterlaan 20-30a Drachten - zaaknummer: Z2026-00001371</meta:user-defined>
    <dc:language>nl</dc:language>
    <meta:user-defined meta:name="OVERHEIDop.locatietype/OVERHEIDop.gebiedsmarkering">Lijn</meta:user-defined>
    <meta:user-defined meta:name="DC.title">Gemeente Smallingerland - kennisgeving ontvangst melding - bal.26.060 meerdere gesloten bodemenergiesystemen - Kletsterlaan 20-30a Dracht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14</meta:user-defined>
    <meta:user-defined meta:name="OVERHEIDop.GmbID/DC.identifier">gmb-2026-372614</meta:user-defined>
    <meta:user-defined meta:name="OVERHEIDop.versieInformatie"/>
  </office:meta>
</office:document-meta>
</file>