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realiseren van een dakkapel aan de voor- en achtergevel van een woning op locatie Zwanendreef 58, 2821 VZ Sto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7-2026 heeft de gemeente een aanvraag omgevingsvergunning ontvangen voor het realiseren van een dakkapel aan de voor- en achtergevel van een woning op locatie Zwanendreef 58, 2821 VZ Stolwijk. De aanvraag is geregistreerd onder zaaknummer 19311954548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8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261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54548</meta:user-defined>
    <dc:language>nl</dc:language>
    <meta:user-defined meta:name="OVERHEIDop.locatietype/OVERHEIDop.gebiedsmarkering">Punt</meta:user-defined>
    <meta:user-defined meta:name="DC.title">Kennisgeving ontvangst aanvraag omgevingsvergunning voor het realiseren van een dakkapel aan de voor- en achtergevel van een woning op locatie Zwanendreef 58, 2821 VZ Stolwij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13</meta:user-defined>
    <meta:user-defined meta:name="OVERHEIDop.GmbID/DC.identifier">gmb-2026-372613</meta:user-defined>
    <meta:user-defined meta:name="OVERHEIDop.versieInformatie"/>
  </office:meta>
</office:document-meta>
</file>