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geaccepteerde melding,  meerdere percelen aan De Wikke in Heer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accepteerde meldingen</text:span>
          </text:p>
            <text:p text:style-name="common-al">De Wikke 47g-7, 9, 11, 13, De Wikke 22g-1, 3, 5, 7, De Wikke 23g-6, 8, 10, 12, De Wikke 2g-7, 9, 11 en 13 in Heerde, voor het slopen van de garageboxen, verzonden op 23 juli 2026 (zaaknummer R2026-02045).</text:p>
            <text:p text:style-name="last-al">U kunt geen bezwaar maken tegen een geaccepteerde meld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de</text:p>
            </table:table-cell>
            <table:table-cell office:value-type="string" table:style-name="header.C">
              <text:p text:style-name="headerright"><text:span text:style-name="nr">Nr. 372610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61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61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Heerde</meta:user-defined>
    <meta:user-defined meta:name="OVERHEID.Informatietype/DC.type">officiële publicatie</meta:user-defined>
    <meta:user-defined meta:name="OVERHEID.Gemeente/DCTERMS.publisher">Heerde</meta:user-defined>
    <meta:user-defined meta:name="OVERHEID.Gemeente/OVERHEID.authority">Heerde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R2026-02045</meta:user-defined>
    <meta:user-defined meta:name="DCTERMS.abstract">Betreft: Melding op locatie de Wikke 47g-7, 8181ZX Heerde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Kennisgeving geaccepteerde melding,  meerdere percelen aan De Wikke in Heerde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2610</meta:user-defined>
    <meta:user-defined meta:name="OVERHEIDop.GmbID/DC.identifier">gmb-2026-372610</meta:user-defined>
    <meta:user-defined meta:name="OVERHEIDop.versieInformatie"/>
  </office:meta>
</office:document-meta>
</file>