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 de Rekken te Vinkel, Ingekomen aanvraag Omgevingsvergunning, het houden van Wild Weiland &amp; Reignite Festival, 2 daags muziek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houden van Wild Weiland &amp; Reignite Festival, 2 daags muziekevenement</text:p>
            <text:p text:style-name="common-al"/>
            <text:p text:style-name="common-al">
            <text:span text:style-name="nadrukvet">Adres of locatie</text:span>: Verzoeklocatie 2026073100621, aan de Rekken te Vinkel</text:p>
            <text:p text:style-name="common-al">
            <text:span text:style-name="nadrukvet">Omschrijving</text:span>: het houden van Wild Weiland &amp; Reignite Festival, 2 daags muziekevenement</text:p>
            <text:p text:style-name="common-al">
            <text:span text:style-name="nadrukvet">Kenmerknummer</text:span>: 079619691806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260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079619691806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aan de Rekken te Vinkel, Ingekomen aanvraag Omgevingsvergunning, het houden van Wild Weiland &amp; Reignite Festival, 2 daags muziekevenemen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2603</meta:user-defined>
    <meta:user-defined meta:name="OVERHEIDop.GmbID/DC.identifier">gmb-2026-372603</meta:user-defined>
    <meta:user-defined meta:name="OVERHEIDop.versieInformatie"/>
  </office:meta>
</office:document-meta>
</file>