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Blik 21 - Waalbandijk 14 E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4-08-2026</text:p>
            <text:p text:style-name="common-al">
            <text:span text:style-name="nadrukvet">Omschrijving: </text:span>Alcoholvergunning (Waalbandijk 14 E 6541 A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44175</text:p>
            <text:p text:style-name="common-al">
            <text:span text:style-name="nadrukvet">Product: </text:span>Alcoholvergunning</text:p>
            <text:p text:style-name="common-al">
            <text:span text:style-name="nadrukvet">Ontvangst: </text:span>01-04-2026</text:p>
            <text:p text:style-name="common-al">
            <text:span text:style-name="nadrukvet">Definitieve beschikking verzonden: </text:span>31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31 juli 2026 tot en met 1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44175/483c72b8-6ce2-452a-a91e-a96fc027c3d3.pdf" xlink:type="simple">https://besluitenapv.nijmegen.nl/ZD2600044175/483c72b8-6ce2-452a-a91e-a96fc027c3d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259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Blik 21 - Waalbandijk 14 E te Nijme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98</meta:user-defined>
    <meta:user-defined meta:name="OVERHEIDop.GmbID/DC.identifier">gmb-2026-372598</meta:user-defined>
    <meta:user-defined meta:name="OVERHEIDop.versieInformatie"/>
  </office:meta>
</office:document-meta>
</file>