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outendreef 345, 2542 L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ouwplaats, Het plaatsen van een bouwplaats van 15-6-2026 t/m  2-10-2026 ter hoogte van locatie Schoutendreef 345 op de locatie Schoutendreef 345, 2542 LK 's-Gravenhage </text:p>
            <text:p text:style-name="common-al">
            
          </text:p>
            <text:p text:style-name="common-al">Ons kenmerk: VTH2026-53991</text:p>
            <text:p text:style-name="common-al">
            
          </text:p>
            <text:p text:style-name="common-al">Categorie: Grondgebruik: Overig (op/in straat)</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choutendreef 345, 2542 LK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Ons besluit: u krijgt een vergunning van rechtswege</text:p>
            <text:p text:style-name="common-al">De beslissing op de aanvraag had op grond van artikel 4:13 van de Algemene wet bestuursrecht (hierna (Awb) uiterlijk op 11 september 2019 moeten zijn genomen. Omdat er geen beslissing is genomen, is de gevraagde vergunning op grond van artikel 4:20 Awb van rechtswege gegeven van 11 november tot en met 19 november 2019. </text:p>
            <text:p text:style-name="common-al">
            
          </text:p>
            <text:p text:style-name="common-al">Wij hebben hier mededeling gedaan op de internetpagina overheid.nl op pagina ‘over uw buurt’. Belanghebbenden kunnen zo binnen 6 weken na bekendmaking bezwaar indienen tegen de van rechtswege verleende vergunning.</text:p>
            <text:p text:style-name="common-al">
            
          </text:p>
            <text:p text:style-name="common-al">Artikel 4:20e Awb bepaalt dat indien in een wettelijk voorschrift of een beleidsregel is bepaald dat in een beschikking steeds bepaalde voorschriften worden opgenomen, deze ook deel uitmaken van de beschikking van rechtswege.</text:p>
            <text:p text:style-name="common-al">
            
          </text:p>
            <text:p text:style-name="common-al">Bijgaande tekeningen die bij de aanvraag horen maken tevens ook onderdeel uit van deze vergunning en zijn zodanig gewaarmerkt.</text:p>
            <text:p text:style-name="common-al">
            
          </text:p>
            <text:p text:style-name="common-al">De vergunning bestaat uit het volgende: </text:p>
            <text:p text:style-name="common-al">•	Object(en): bouwplaats</text:p>
            <text:p text:style-name="common-al">•	Locatie: ter hoogte van Schoutendreef 345.  </text:p>
            <text:p text:style-name="common-al">•	Totale oppervlakte:  500m2.</text:p>
            <text:p text:style-name="common-al">•	Geldig van: 15-6-2026 tot en met 2-10-2026.</text:p>
            <text:p text:style-name="common-al">
            
          </text:p>
            <text:p text:style-name="common-al">In bijlage 1 leest u waaraan uw aanvraag is getoetst. </text:p>
            <text:p text:style-name="common-al">
            
          </text:p>
            <text:p text:style-name="common-al">Plaats de objecten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 juni 2026 voor advies voorgelegd aan onderstaande partijen.</text:p>
            <text:p text:style-name="common-al">
            
          </text:p>
            <text:p text:style-name="common-al">Advies wegbeheerder van het stadsdeel Escamp</text:p>
            <text:p text:style-name="common-al">In het advies van 18 juni 2026 adviseert de wegbeheerder Positief vanuit het oogpunt van hinder voor de omgeving en/of een inbreuk op het doelmatig onderhoud en beheer van de weg.</text:p>
            <text:p text:style-name="common-al">
            
          </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5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3991</meta:user-defined>
    <meta:user-defined meta:name="DCTERMS.abstract">Bouwplaats, Het plaatsen van een bouwplaats van 15-6-2026 t/m  2-10-2026 ter hoogte van locatie Schoutendreef 345</meta:user-defined>
    <dc:language>nl</dc:language>
    <meta:user-defined meta:name="OVERHEIDop.locatietype/OVERHEIDop.gebiedsmarkering">Punt</meta:user-defined>
    <meta:user-defined meta:name="DC.title">APV Vergunning - Besluiten, Schoutendreef 345, 2542 LK 's-Gravenhage</meta:user-defined>
    <meta:user-defined meta:name="OVERHEIDop.datumEindeReactietermijn">2026-09-04</meta:user-defined>
    <meta:user-defined meta:name="OVERHEIDop.terinzageleggingBG">https://www.digitale-inzage.nl/Den%20Haag/dossier/QMM26Kwh3UO2gxnIVFAo3Q</meta:user-defined>
    <meta:user-defined meta:name="DCTERMS.W3CDTF/DCTERMS.available">2026-08-04</meta:user-defined>
    <meta:user-defined meta:name="DCTERMS.W3CDTF/OVERHEIDop.jaargang">2026</meta:user-defined>
    <meta:user-defined meta:name="OVERHEIDop.publicationIssue">372588</meta:user-defined>
    <meta:user-defined meta:name="OVERHEIDop.GmbID/DC.identifier">gmb-2026-372588</meta:user-defined>
    <meta:user-defined meta:name="OVERHEIDop.versieInformatie"/>
  </office:meta>
</office:document-meta>
</file>