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geaccepteerde melding, meerdere percelen aan de Klaproosweg, Kamilleweg en De Wikke in Heerd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accepteerde meldingen</text:span>
          </text:p>
            <text:p text:style-name="common-al">Klaproosweg 2, 4, 6, 8, 10, 12, 14, 16, Kamilleweg 75, 77, 79, 81, 83, 85, 87, 89, De Wikke 22, 24, 26, 30, en 36 in Heerde, voor het verwijderen van asbest en het slopen van de hoofd- en bijgebouwen, verzonden op 23 juli 2026 (zaaknummer R2026-02044).</text:p>
            <text:p text:style-name="last-al">U kunt geen bezwaar maken tegen een geaccepteerde meld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de</text:p>
            </table:table-cell>
            <table:table-cell office:value-type="string" table:style-name="header.C">
              <text:p text:style-name="headerright"><text:span text:style-name="nr">Nr. 372578</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578</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578</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Heerde</meta:user-defined>
    <meta:user-defined meta:name="OVERHEID.Informatietype/DC.type">officiële publicatie</meta:user-defined>
    <meta:user-defined meta:name="OVERHEID.Gemeente/DCTERMS.publisher">Heerde</meta:user-defined>
    <meta:user-defined meta:name="OVERHEID.Gemeente/OVERHEID.authority">Heerde</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R2026-02044</meta:user-defined>
    <meta:user-defined meta:name="DCTERMS.abstract">Betreft: Melding op locatie Klaproosweg 2, 8181ZV Heerde</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Kennisgeving geaccepteerde melding, meerdere percelen aan de Klaproosweg, Kamilleweg en De Wikke in Heerde</meta:user-defined>
    <meta:user-defined meta:name="DCTERMS.W3CDTF/DCTERMS.available">2026-08-11</meta:user-defined>
    <meta:user-defined meta:name="DCTERMS.W3CDTF/OVERHEIDop.jaargang">2026</meta:user-defined>
    <meta:user-defined meta:name="OVERHEIDop.publicationIssue">372578</meta:user-defined>
    <meta:user-defined meta:name="OVERHEIDop.GmbID/DC.identifier">gmb-2026-372578</meta:user-defined>
    <meta:user-defined meta:name="OVERHEIDop.versieInformatie"/>
  </office:meta>
</office:document-meta>
</file>