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innemen van een standplaats bij De Kranshof Grotebrugse Grintweg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per 1 september 2026 voor het innemen van een standplaats bij De Kranshof op de Grotebrugse Grintweg in Tiel op zondagen van 15.00 tot 20.00 uur. De standplaats mag worden ingenomen ten behoeve van de verkoop van ambachtelijke houtovenpizza’s (verzenddatum: 27-7-2026)</text:p>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7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Economie | Organisatie en beleid</meta:user-defined>
    <meta:user-defined meta:name="OVERHEIDop.Rubriek/DC.type">andere vergunning</meta:user-defined>
    <meta:user-defined meta:name="DCTERMS.abstract">Toestemming voor innemen van een standplaats bij De Kranshof Grotebrugse Grintweg Tiel verzenddatum 27-7-2026.</meta:user-defined>
    <dc:language>nl</dc:language>
    <meta:user-defined meta:name="OVERHEIDop.locatietype/OVERHEIDop.gebiedsmarkering">Weg</meta:user-defined>
    <meta:user-defined meta:name="DC.title">Toestemming voor innemen van een standplaats bij De Kranshof Grotebrugse Grintweg Tiel</meta:user-defined>
    <meta:user-defined meta:name="DCTERMS.W3CDTF/DCTERMS.available">2026-08-04</meta:user-defined>
    <meta:user-defined meta:name="DCTERMS.W3CDTF/OVERHEIDop.jaargang">2026</meta:user-defined>
    <meta:user-defined meta:name="OVERHEIDop.publicationIssue">372577</meta:user-defined>
    <meta:user-defined meta:name="OVERHEIDop.GmbID/DC.identifier">gmb-2026-372577</meta:user-defined>
    <meta:user-defined meta:name="OVERHEIDop.versieInformatie"/>
  </office:meta>
</office:document-meta>
</file>