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40 woningen i.h.k.v. Ontwikkeling Nassaustraat op de locatie Ten westen van de Nassaustraat te Hardinxveld-Giessendam zaaknummer 9003618814</text:p>
      <text:section text:name="zakelijke-mededeling_id1-3-2" text:style-name="zakelijke-mededeling">
        <text:section text:name="zakelijke-mededeling-tekst_id1-3-2-1" text:style-name="zakelijke-mededeling-tekst">
          <text:section text:name="tekst_id1-3-2-1-1" text:style-name="tekst">
            <text:p text:style-name="common-al">De Gemeente Hardinxveld-Giessendam heeft een aanvraag voor een vergunning ontvangen. De vergunning is aangevraagd voor het bouwen van 40 woningen i.h.k.v. Ontwikkeling Nassaustraat op de locatie Ten westen van de Nassaustraat te Hardinxveld-Giessen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4 mei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7257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7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7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bouwen van 40 woningen i.h.k.v. Ontwikkeling Nassaustraat op de locatie Ten westen van de Nassaustraat te Hardinxveld-Giessendam zaaknummer 9003618814</meta:user-defined>
    <meta:user-defined meta:name="DCTERMS.W3CDTF/DCTERMS.available">2026-08-04</meta:user-defined>
    <meta:user-defined meta:name="DCTERMS.W3CDTF/OVERHEIDop.jaargang">2026</meta:user-defined>
    <meta:user-defined meta:name="OVERHEIDop.publicationIssue">372576</meta:user-defined>
    <meta:user-defined meta:name="OVERHEIDop.GmbID/DC.identifier">gmb-2026-372576</meta:user-defined>
    <meta:user-defined meta:name="OVERHEIDop.versieInformatie"/>
  </office:meta>
</office:document-meta>
</file>