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dakraam op de locatie Kromhout 110 te Dordrecht zaaknummer 9003687856</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plaatsen van een dakraam op de locatie Kromhout110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16 sept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2573</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73</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73</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plaatsen van een dakraam op de locatie Kromhout 110 te Dordrecht zaaknummer 9003687856</meta:user-defined>
    <meta:user-defined meta:name="DCTERMS.W3CDTF/DCTERMS.available">2026-08-04</meta:user-defined>
    <meta:user-defined meta:name="DCTERMS.W3CDTF/OVERHEIDop.jaargang">2026</meta:user-defined>
    <meta:user-defined meta:name="OVERHEIDop.publicationIssue">372573</meta:user-defined>
    <meta:user-defined meta:name="OVERHEIDop.GmbID/DC.identifier">gmb-2026-372573</meta:user-defined>
    <meta:user-defined meta:name="OVERHEIDop.versieInformatie"/>
  </office:meta>
</office:document-meta>
</file>