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abij De Booijstraat 1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op 27 juli 2026 van een melding zoals bedoeld in hoofdstuk 4 van het Besluit activiteiten leefomgeving (Bal). De melding betreft het opslaan van 2.000 liter diesel in een bovengrondse opslagtank op een terrein <text:span text:style-name="nadrukvet">nabij De Booijstraat 1, 2628 ZV te Delft</text:span>.</text:p>
            <text:p text:style-name="common-al">De melding is gedaan voor de volgende milieubelastende activiteit(en): Opslaan van diesel en vloeistoffen die niet brandbaar zijn in bovengrondse opslagtanks. De melding is geregistreerd met het zaaknummer <text:span text:style-name="nadrukvet">01178275</text:span>.</text:p>
            <text:p text:style-name="common-al">Inlichtingen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256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opslaan van 2.000 liter diesel in een bovengrondse opslagtank op een terrein</meta:user-defined>
    <dc:language>nl</dc:language>
    <meta:user-defined meta:name="OVERHEIDop.locatietype/OVERHEIDop.gebiedsmarkering">Vlak</meta:user-defined>
    <meta:user-defined meta:name="DC.title">Kennisgeving melding milieubelastende activiteit(en), nabij De Booijstraat 1 te Delf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68</meta:user-defined>
    <meta:user-defined meta:name="OVERHEIDop.GmbID/DC.identifier">gmb-2026-372568</meta:user-defined>
    <meta:user-defined meta:name="OVERHEIDop.versieInformatie"/>
  </office:meta>
</office:document-meta>
</file>