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venementenvergunning verleend voor Buurtfeest Wandelgangenfeest voor 19 september 2026, van Lugtenburgstraat 12, 2274 KB Voorburg - kenmerk 24065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Evenementenvergunning verleend voor Buurtfeest Wandelgangenfeest op 19 september 2026 van 14:00 uur tot en met 23:59 uur.</text:p>
            <text:p text:style-name="common-al">
            
          </text:p>
            <text:p text:style-name="common-al">
            <text:span text:style-name="nadrukvet">Datum bekendmaking besluit:</text:span> 31 juli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256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406538</meta:user-defined>
    <dc:language>nl</dc:language>
    <meta:user-defined meta:name="OVERHEIDop.locatietype/OVERHEIDop.gebiedsmarkering">Punt</meta:user-defined>
    <meta:user-defined meta:name="DC.title">Evenementenvergunning verleend voor Buurtfeest Wandelgangenfeest voor 19 september 2026, van Lugtenburgstraat 12, 2274 KB Voorburg - kenmerk 2406538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65</meta:user-defined>
    <meta:user-defined meta:name="OVERHEIDop.GmbID/DC.identifier">gmb-2026-372565</meta:user-defined>
    <meta:user-defined meta:name="OVERHEIDop.versieInformatie"/>
  </office:meta>
</office:document-meta>
</file>