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alcoholvergunning i.v.m. terraswijziging Parkzicht - Kelfkensbos 34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4-08-2026</text:p>
            <text:p text:style-name="common-al">
            <text:span text:style-name="nadrukvet">Omschrijving: </text:span>Alcoholvergunning i.v.m. terraswijziging (Kelfkensbos 34 6511 TB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5907</text:p>
            <text:p text:style-name="common-al">
            <text:span text:style-name="nadrukvet">Product: </text:span>Alcoholvergunning i.v.m. terraswijziging</text:p>
            <text:p text:style-name="common-al">
            <text:span text:style-name="nadrukvet">Ontvangst: </text:span>29-07-2026</text:p>
            <text:p text:style-name="common-al">
            <text:span text:style-name="nadrukvet">Definitieve beschikking verzonden: </text:span>31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31 juli 2026 tot en met 1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5907/57f01e72-6750-4f66-986f-f049185b81cd.pdf" xlink:type="simple">https://besluitenapv.nijmegen.nl/ZD2600095907/57f01e72-6750-4f66-986f-f049185b81c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256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6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alcoholvergunning i.v.m. terraswijziging Parkzicht - Kelfkensbos 34 te Nijmeg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63</meta:user-defined>
    <meta:user-defined meta:name="OVERHEIDop.GmbID/DC.identifier">gmb-2026-372563</meta:user-defined>
    <meta:user-defined meta:name="OVERHEIDop.versieInformatie"/>
  </office:meta>
</office:document-meta>
</file>